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.ค. 2569 ถึง 31 ม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5" table:number-columns-spanned="3" table:number-rows-spanned="1">
            <text:p>5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100">
            <text:p>100</text:p>
          </table:table-cell>
          <table:table-cell office:value-type="float" office:value="0.313940200670576" table:number-columns-spanned="2" table:number-rows-spanned="1">
            <text:p>0.3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100">
            <text:p>100</text:p>
          </table:table-cell>
          <table:table-cell office:value-type="float" office:value="0.156970100335288" table:number-columns-spanned="2" table:number-rows-spanned="1">
            <text:p>0.1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10">
            <text:p>10</text:p>
          </table:table-cell>
          <table:table-cell office:value-type="float" office:value="10" table:number-columns-spanned="2" table:number-rows-spanned="1">
            <text:p>10</text:p>
          </table:table-cell>
          <table:covered-table-cell/>
          <table:table-cell office:value-type="float" office:value="12" table:number-columns-spanned="3" table:number-rows-spanned="1">
            <text:p>12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100">
            <text:p>100</text:p>
          </table:table-cell>
          <table:table-cell office:value-type="float" office:value="0.784850501676441" table:number-columns-spanned="2" table:number-rows-spanned="1">
            <text:p>0.7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9">
            <text:p>9</text:p>
          </table:table-cell>
          <table:table-cell office:value-type="float" office:value="9" table:number-columns-spanned="2" table:number-rows-spanned="1">
            <text:p>9</text:p>
          </table:table-cell>
          <table:covered-table-cell/>
          <table:table-cell office:value-type="float" office:value="10" table:number-columns-spanned="3" table:number-rows-spanned="1">
            <text:p>1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100">
            <text:p>100</text:p>
          </table:table-cell>
          <table:table-cell office:value-type="float" office:value="0.706365451508797" table:number-columns-spanned="2" table:number-rows-spanned="1">
            <text:p>0.7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9">
            <text:p>9</text:p>
          </table:table-cell>
          <table:table-cell office:value-type="float" office:value="9" table:number-columns-spanned="2" table:number-rows-spanned="1">
            <text:p>9</text:p>
          </table:table-cell>
          <table:covered-table-cell/>
          <table:table-cell office:value-type="float" office:value="10" table:number-columns-spanned="3" table:number-rows-spanned="1">
            <text:p>1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100">
            <text:p>100</text:p>
          </table:table-cell>
          <table:table-cell office:value-type="float" office:value="0.706365451508797" table:number-columns-spanned="2" table:number-rows-spanned="1">
            <text:p>0.7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52">
            <text:p>52</text:p>
          </table:table-cell>
          <table:table-cell office:value-type="float" office:value="52" table:number-columns-spanned="2" table:number-rows-spanned="1">
            <text:p>52</text:p>
          </table:table-cell>
          <table:covered-table-cell/>
          <table:table-cell office:value-type="float" office:value="53" table:number-columns-spanned="3" table:number-rows-spanned="1">
            <text:p>53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4.08122260871749" table:number-columns-spanned="2" table:number-rows-spanned="1">
            <text:p>4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45">
            <text:p>45</text:p>
          </table:table-cell>
          <table:table-cell office:value-type="float" office:value="45" table:number-columns-spanned="2" table:number-rows-spanned="1">
            <text:p>45</text:p>
          </table:table-cell>
          <table:covered-table-cell/>
          <table:table-cell office:value-type="float" office:value="46" table:number-columns-spanned="3" table:number-rows-spanned="1">
            <text:p>46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3.53182725754398" table:number-columns-spanned="2" table:number-rows-spanned="1">
            <text:p>3.53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5">
            <text:p>5</text:p>
          </table:table-cell>
          <table:table-cell office:value-type="float" office:value="5" table:number-columns-spanned="2" table:number-rows-spanned="1">
            <text:p>5</text:p>
          </table:table-cell>
          <table:covered-table-cell/>
          <table:table-cell office:value-type="float" office:value="5" table:number-columns-spanned="3" table:number-rows-spanned="1">
            <text:p>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9242525083822" table:number-columns-spanned="2" table:number-rows-spanned="1">
            <text:p>0.39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.ค. 2569 ถึง 31 ม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9">
            <text:p>9</text:p>
          </table:table-cell>
          <table:table-cell office:value-type="float" office:value="9" table:number-columns-spanned="2" table:number-rows-spanned="1">
            <text:p>9</text:p>
          </table:table-cell>
          <table:covered-table-cell/>
          <table:table-cell office:value-type="float" office:value="25" table:number-columns-spanned="3" table:number-rows-spanned="1">
            <text:p>2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706365451508797" table:number-columns-spanned="2" table:number-rows-spanned="1">
            <text:p>0.7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22" table:number-columns-spanned="3" table:number-rows-spanned="1">
            <text:p>2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470910301005864" table:number-columns-spanned="2" table:number-rows-spanned="1">
            <text:p>0.4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22" table:number-columns-spanned="3" table:number-rows-spanned="1">
            <text:p>22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470910301005864" table:number-columns-spanned="2" table:number-rows-spanned="1">
            <text:p>0.47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56970100335288" table:number-columns-spanned="2" table:number-rows-spanned="1">
            <text:p>0.1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99">
            <text:p>99</text:p>
          </table:table-cell>
          <table:table-cell office:value-type="float" office:value="98" table:number-columns-spanned="2" table:number-rows-spanned="1">
            <text:p>98</text:p>
          </table:table-cell>
          <table:covered-table-cell/>
          <table:table-cell office:value-type="float" office:value="98" table:number-columns-spanned="3" table:number-rows-spanned="1">
            <text:p>98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98.989898989899">
            <text:p>98.99</text:p>
          </table:table-cell>
          <table:table-cell office:value-type="float" office:value="7.77001996659676" table:number-columns-spanned="2" table:number-rows-spanned="1">
            <text:p>7.7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.ค. 2569 ถึง 31 ม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10">
            <text:p>10</text:p>
          </table:table-cell>
          <table:table-cell office:value-type="float" office:value="9" table:number-columns-spanned="2" table:number-rows-spanned="1">
            <text:p>9</text:p>
          </table:table-cell>
          <table:covered-table-cell/>
          <table:table-cell office:value-type="float" office:value="9" table:number-columns-spanned="3" table:number-rows-spanned="1">
            <text:p>9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90">
            <text:p>90</text:p>
          </table:table-cell>
          <table:table-cell office:value-type="float" office:value="0.784850501676441" table:number-columns-spanned="2" table:number-rows-spanned="1">
            <text:p>0.7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28">
            <text:p>28</text:p>
          </table:table-cell>
          <table:table-cell office:value-type="float" office:value="28" table:number-columns-spanned="2" table:number-rows-spanned="1">
            <text:p>28</text:p>
          </table:table-cell>
          <table:covered-table-cell/>
          <table:table-cell office:value-type="float" office:value="28" table:number-columns-spanned="3" table:number-rows-spanned="1">
            <text:p>28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2.19758140469403" table:number-columns-spanned="2" table:number-rows-spanned="1">
            <text:p>2.2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235455150502932" table:number-columns-spanned="2" table:number-rows-spanned="1">
            <text:p>0.2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56">
            <text:p>56</text:p>
          </table:table-cell>
          <table:table-cell office:value-type="float" office:value="56" table:number-columns-spanned="2" table:number-rows-spanned="1">
            <text:p>56</text:p>
          </table:table-cell>
          <table:covered-table-cell/>
          <table:table-cell office:value-type="float" office:value="56" table:number-columns-spanned="3" table:number-rows-spanned="1">
            <text:p>56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4.39516280938807" table:number-columns-spanned="2" table:number-rows-spanned="1">
            <text:p>4.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156970100335288" table:number-columns-spanned="2" table:number-rows-spanned="1">
            <text:p>0.1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199">
            <text:p>199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198" table:number-columns-spanned="3" table:number-rows-spanned="1">
            <text:p>198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219">
            <text:p>219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218" table:number-columns-spanned="3" table:number-rows-spanned="1">
            <text:p>218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ท. วสันต์ ประทุมภักดิ์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09 มิ.ย. 2569 14:02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09">09/06/2026</text:date>, <text:time>14:35:00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