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เมืองร้อยเอ็ด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ธ.ค. 2568 ถึง 31 ธ.ค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4" table:number-columns-spanned="3" table:number-rows-spanned="1">
            <text:p>4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100">
            <text:p>100</text:p>
          </table:table-cell>
          <table:table-cell office:value-type="float" office:value="0.235455150502932" table:number-columns-spanned="2" table:number-rows-spanned="1">
            <text:p>0.2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100">
            <text:p>100</text:p>
          </table:table-cell>
          <table:table-cell office:value-type="float" office:value="0.156970100335288" table:number-columns-spanned="2" table:number-rows-spanned="1">
            <text:p>0.1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7">
            <text:p>7</text:p>
          </table:table-cell>
          <table:table-cell office:value-type="float" office:value="7" table:number-columns-spanned="2" table:number-rows-spanned="1">
            <text:p>7</text:p>
          </table:table-cell>
          <table:covered-table-cell/>
          <table:table-cell office:value-type="float" office:value="8" table:number-columns-spanned="3" table:number-rows-spanned="1">
            <text:p>8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100">
            <text:p>100</text:p>
          </table:table-cell>
          <table:table-cell office:value-type="float" office:value="0.549395351173508" table:number-columns-spanned="2" table:number-rows-spanned="1">
            <text:p>0.55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6">
            <text:p>6</text:p>
          </table:table-cell>
          <table:table-cell office:value-type="float" office:value="6" table:number-columns-spanned="2" table:number-rows-spanned="1">
            <text:p>6</text:p>
          </table:table-cell>
          <table:covered-table-cell/>
          <table:table-cell office:value-type="float" office:value="7" table:number-columns-spanned="3" table:number-rows-spanned="1">
            <text:p>7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100">
            <text:p>100</text:p>
          </table:table-cell>
          <table:table-cell office:value-type="float" office:value="0.470910301005864" table:number-columns-spanned="2" table:number-rows-spanned="1">
            <text:p>0.47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6">
            <text:p>6</text:p>
          </table:table-cell>
          <table:table-cell office:value-type="float" office:value="6" table:number-columns-spanned="2" table:number-rows-spanned="1">
            <text:p>6</text:p>
          </table:table-cell>
          <table:covered-table-cell/>
          <table:table-cell office:value-type="float" office:value="7" table:number-columns-spanned="3" table:number-rows-spanned="1">
            <text:p>7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100">
            <text:p>100</text:p>
          </table:table-cell>
          <table:table-cell office:value-type="float" office:value="0.470910301005864" table:number-columns-spanned="2" table:number-rows-spanned="1">
            <text:p>0.47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30">
            <text:p>30</text:p>
          </table:table-cell>
          <table:table-cell office:value-type="float" office:value="28" table:number-columns-spanned="2" table:number-rows-spanned="1">
            <text:p>28</text:p>
          </table:table-cell>
          <table:covered-table-cell/>
          <table:table-cell office:value-type="float" office:value="28" table:number-columns-spanned="3" table:number-rows-spanned="1">
            <text:p>28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93.3333333333333">
            <text:p>93.33</text:p>
          </table:table-cell>
          <table:table-cell office:value-type="float" office:value="2.35455150502932" table:number-columns-spanned="2" table:number-rows-spanned="1">
            <text:p>2.35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.156970100335288" table:number-columns-spanned="2" table:number-rows-spanned="1">
            <text:p>0.16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.156970100335288" table:number-columns-spanned="2" table:number-rows-spanned="1">
            <text:p>0.16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25">
            <text:p>25</text:p>
          </table:table-cell>
          <table:table-cell office:value-type="float" office:value="25" table:number-columns-spanned="2" table:number-rows-spanned="1">
            <text:p>25</text:p>
          </table:table-cell>
          <table:covered-table-cell/>
          <table:table-cell office:value-type="float" office:value="25" table:number-columns-spanned="3" table:number-rows-spanned="1">
            <text:p>2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9621262541911" table:number-columns-spanned="2" table:number-rows-spanned="1">
            <text:p>1.9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56970100335288" table:number-columns-spanned="2" table:number-rows-spanned="1">
            <text:p>0.16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เมืองร้อยเอ็ด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ธ.ค. 2568 ถึง 31 ธ.ค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5">
            <text:p>5</text:p>
          </table:table-cell>
          <table:table-cell office:value-type="float" office:value="5" table:number-columns-spanned="2" table:number-rows-spanned="1">
            <text:p>5</text:p>
          </table:table-cell>
          <table:covered-table-cell/>
          <table:table-cell office:value-type="float" office:value="7" table:number-columns-spanned="3" table:number-rows-spanned="1">
            <text:p>7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9242525083822" table:number-columns-spanned="2" table:number-rows-spanned="1">
            <text:p>0.3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6" table:number-columns-spanned="3" table:number-rows-spanned="1">
            <text:p>6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13940200670576" table:number-columns-spanned="2" table:number-rows-spanned="1">
            <text:p>0.3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6" table:number-columns-spanned="3" table:number-rows-spanned="1">
            <text:p>6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313940200670576" table:number-columns-spanned="2" table:number-rows-spanned="1">
            <text:p>0.31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55" table:number-columns-spanned="2" table:number-rows-spanned="1">
            <text:p>55</text:p>
          </table:table-cell>
          <table:covered-table-cell/>
          <table:table-cell office:value-type="float" office:value="56" table:number-columns-spanned="3" table:number-rows-spanned="1">
            <text:p>56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4.31667775922042" table:number-columns-spanned="2" table:number-rows-spanned="1">
            <text:p>4.32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เมืองร้อยเอ็ด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ธ.ค. 2568 ถึง 31 ธ.ค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11">
            <text:p>11</text:p>
          </table:table-cell>
          <table:table-cell office:value-type="float" office:value="11" table:number-columns-spanned="2" table:number-rows-spanned="1">
            <text:p>11</text:p>
          </table:table-cell>
          <table:covered-table-cell/>
          <table:table-cell office:value-type="float" office:value="12" table:number-columns-spanned="3" table:number-rows-spanned="1">
            <text:p>1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863335551844085" table:number-columns-spanned="2" table:number-rows-spanned="1">
            <text:p>0.8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22">
            <text:p>22</text:p>
          </table:table-cell>
          <table:table-cell office:value-type="float" office:value="22" table:number-columns-spanned="2" table:number-rows-spanned="1">
            <text:p>22</text:p>
          </table:table-cell>
          <table:covered-table-cell/>
          <table:table-cell office:value-type="float" office:value="22" table:number-columns-spanned="3" table:number-rows-spanned="1">
            <text:p>22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1.72667110368817" table:number-columns-spanned="2" table:number-rows-spanned="1">
            <text:p>1.73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21">
            <text:p>21</text:p>
          </table:table-cell>
          <table:table-cell office:value-type="float" office:value="21" table:number-columns-spanned="2" table:number-rows-spanned="1">
            <text:p>21</text:p>
          </table:table-cell>
          <table:covered-table-cell/>
          <table:table-cell office:value-type="float" office:value="21" table:number-columns-spanned="3" table:number-rows-spanned="1">
            <text:p>21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1.64818605352053" table:number-columns-spanned="2" table:number-rows-spanned="1">
            <text:p>1.65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145">
            <text:p>145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143" table:number-columns-spanned="3" table:number-rows-spanned="1">
            <text:p>143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152">
            <text:p>152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148" table:number-columns-spanned="3" table:number-rows-spanned="1">
            <text:p>148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ท. วสันต์ ประทุมภักดิ์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09 มิ.ย. 2569 13:59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09">09/06/2026</text:date>, <text:time>14:32:27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