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ย. 2568 ถึง 30 พ.ย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15">
            <text:p>15</text:p>
          </table:table-cell>
          <table:table-cell office:value-type="float" office:value="14" table:number-columns-spanned="2" table:number-rows-spanned="1">
            <text:p>14</text:p>
          </table:table-cell>
          <table:covered-table-cell/>
          <table:table-cell office:value-type="float" office:value="15" table:number-columns-spanned="3" table:number-rows-spanned="1">
            <text:p>15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93.3333333333333">
            <text:p>93.33</text:p>
          </table:table-cell>
          <table:table-cell office:value-type="float" office:value="1.17727575251466" table:number-columns-spanned="2" table:number-rows-spanned="1">
            <text:p>1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13">
            <text:p>13</text:p>
          </table:table-cell>
          <table:table-cell office:value-type="float" office:value="13" table:number-columns-spanned="2" table:number-rows-spanned="1">
            <text:p>13</text:p>
          </table:table-cell>
          <table:covered-table-cell/>
          <table:table-cell office:value-type="float" office:value="14" table:number-columns-spanned="3" table:number-rows-spanned="1">
            <text:p>14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100">
            <text:p>100</text:p>
          </table:table-cell>
          <table:table-cell office:value-type="float" office:value="1.02030565217937" table:number-columns-spanned="2" table:number-rows-spanned="1">
            <text:p>1.02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13">
            <text:p>13</text:p>
          </table:table-cell>
          <table:table-cell office:value-type="float" office:value="13" table:number-columns-spanned="2" table:number-rows-spanned="1">
            <text:p>13</text:p>
          </table:table-cell>
          <table:covered-table-cell/>
          <table:table-cell office:value-type="float" office:value="14" table:number-columns-spanned="3" table:number-rows-spanned="1">
            <text:p>14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100">
            <text:p>100</text:p>
          </table:table-cell>
          <table:table-cell office:value-type="float" office:value="1.02030565217937" table:number-columns-spanned="2" table:number-rows-spanned="1">
            <text:p>1.02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50">
            <text:p>5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18">
            <text:p>18</text:p>
          </table:table-cell>
          <table:table-cell office:value-type="float" office:value="18" table:number-columns-spanned="2" table:number-rows-spanned="1">
            <text:p>18</text:p>
          </table:table-cell>
          <table:covered-table-cell/>
          <table:table-cell office:value-type="float" office:value="18" table:number-columns-spanned="3" table:number-rows-spanned="1">
            <text:p>18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41273090301759" table:number-columns-spanned="2" table:number-rows-spanned="1">
            <text:p>1.4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15">
            <text:p>15</text:p>
          </table:table-cell>
          <table:table-cell office:value-type="float" office:value="15" table:number-columns-spanned="2" table:number-rows-spanned="1">
            <text:p>15</text:p>
          </table:table-cell>
          <table:covered-table-cell/>
          <table:table-cell office:value-type="float" office:value="15" table:number-columns-spanned="3" table:number-rows-spanned="1">
            <text:p>1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17727575251466" table:number-columns-spanned="2" table:number-rows-spanned="1">
            <text:p>1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ย. 2568 ถึง 30 พ.ย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8">
            <text:p>8</text:p>
          </table:table-cell>
          <table:table-cell office:value-type="float" office:value="8" table:number-columns-spanned="2" table:number-rows-spanned="1">
            <text:p>8</text:p>
          </table:table-cell>
          <table:covered-table-cell/>
          <table:table-cell office:value-type="float" office:value="15" table:number-columns-spanned="3" table:number-rows-spanned="1">
            <text:p>1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627880401341153" table:number-columns-spanned="2" table:number-rows-spanned="1">
            <text:p>0.6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235455150502932" table:number-columns-spanned="2" table:number-rows-spanned="1">
            <text:p>0.2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235455150502932" table:number-columns-spanned="2" table:number-rows-spanned="1">
            <text:p>0.2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8" table:number-columns-spanned="3" table:number-rows-spanned="1">
            <text:p>8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13940200670576" table:number-columns-spanned="2" table:number-rows-spanned="1">
            <text:p>0.3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8" table:number-columns-spanned="3" table:number-rows-spanned="1">
            <text:p>8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313940200670576" table:number-columns-spanned="2" table:number-rows-spanned="1">
            <text:p>0.31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4" table:number-columns-spanned="3" table:number-rows-spanned="1">
            <text:p>4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59">
            <text:p>59</text:p>
          </table:table-cell>
          <table:table-cell office:value-type="float" office:value="58" table:number-columns-spanned="2" table:number-rows-spanned="1">
            <text:p>58</text:p>
          </table:table-cell>
          <table:covered-table-cell/>
          <table:table-cell office:value-type="float" office:value="62" table:number-columns-spanned="3" table:number-rows-spanned="1">
            <text:p>6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98.3050847457627">
            <text:p>98.31</text:p>
          </table:table-cell>
          <table:table-cell office:value-type="float" office:value="4.630617959891" table:number-columns-spanned="2" table:number-rows-spanned="1">
            <text:p>4.6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ย. 2568 ถึง 30 พ.ย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12">
            <text:p>12</text:p>
          </table:table-cell>
          <table:table-cell office:value-type="float" office:value="12" table:number-columns-spanned="2" table:number-rows-spanned="1">
            <text:p>12</text:p>
          </table:table-cell>
          <table:covered-table-cell/>
          <table:table-cell office:value-type="float" office:value="15" table:number-columns-spanned="3" table:number-rows-spanned="1">
            <text:p>1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941820602011729" table:number-columns-spanned="2" table:number-rows-spanned="1">
            <text:p>0.9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15">
            <text:p>15</text:p>
          </table:table-cell>
          <table:table-cell office:value-type="float" office:value="15" table:number-columns-spanned="2" table:number-rows-spanned="1">
            <text:p>15</text:p>
          </table:table-cell>
          <table:covered-table-cell/>
          <table:table-cell office:value-type="float" office:value="15" table:number-columns-spanned="3" table:number-rows-spanned="1">
            <text:p>15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1.17727575251466" table:number-columns-spanned="2" table:number-rows-spanned="1">
            <text:p>1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30">
            <text:p>30</text:p>
          </table:table-cell>
          <table:table-cell office:value-type="float" office:value="30" table:number-columns-spanned="2" table:number-rows-spanned="1">
            <text:p>30</text:p>
          </table:table-cell>
          <table:covered-table-cell/>
          <table:table-cell office:value-type="float" office:value="30" table:number-columns-spanned="3" table:number-rows-spanned="1">
            <text:p>30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2.35455150502932" table:number-columns-spanned="2" table:number-rows-spanned="1">
            <text:p>2.3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/>
          <table:table-cell office:value-type="float" office:value="50">
            <text:p>5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11">
            <text:p>111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09" table:number-columns-spanned="3" table:number-rows-spanned="1">
            <text:p>109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31">
            <text:p>131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24" table:number-columns-spanned="3" table:number-rows-spanned="1">
            <text:p>124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ท. วสันต์ ประทุมภักดิ์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09 มิ.ย. 2569 13:58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09">09/06/2026</text:date>, <text:time>14:31:29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