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ต.ค. 2568 ถึง 31 ต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5" table:number-columns-spanned="3" table:number-rows-spanned="1">
            <text:p>5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5" table:number-columns-spanned="3" table:number-rows-spanned="1">
            <text:p>5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7">
            <text:p>7</text:p>
          </table:table-cell>
          <table:table-cell office:value-type="float" office:value="7" table:number-columns-spanned="2" table:number-rows-spanned="1">
            <text:p>7</text:p>
          </table:table-cell>
          <table:covered-table-cell/>
          <table:table-cell office:value-type="float" office:value="11" table:number-columns-spanned="3" table:number-rows-spanned="1">
            <text:p>11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0.549395351173508" table:number-columns-spanned="2" table:number-rows-spanned="1">
            <text:p>0.5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8" table:number-columns-spanned="3" table:number-rows-spanned="1">
            <text:p>8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8" table:number-columns-spanned="3" table:number-rows-spanned="1">
            <text:p>8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100">
            <text:p>100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235455150502932" table:number-columns-spanned="2" table:number-rows-spanned="1">
            <text:p>0.2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25">
            <text:p>25</text:p>
          </table:table-cell>
          <table:table-cell office:value-type="float" office:value="24" table:number-columns-spanned="2" table:number-rows-spanned="1">
            <text:p>24</text:p>
          </table:table-cell>
          <table:covered-table-cell/>
          <table:table-cell office:value-type="float" office:value="28" table:number-columns-spanned="3" table:number-rows-spanned="1">
            <text:p>2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96">
            <text:p>96</text:p>
          </table:table-cell>
          <table:table-cell office:value-type="float" office:value="1.9621262541911" table:number-columns-spanned="2" table:number-rows-spanned="1">
            <text:p>1.9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75">
            <text:p>75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75">
            <text:p>75</text:p>
          </table:table-cell>
          <table:table-cell office:value-type="float" office:value="0.313940200670576" table:number-columns-spanned="2" table:number-rows-spanned="1">
            <text:p>0.31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15">
            <text:p>15</text:p>
          </table:table-cell>
          <table:table-cell office:value-type="float" office:value="15" table:number-columns-spanned="2" table:number-rows-spanned="1">
            <text:p>15</text:p>
          </table:table-cell>
          <table:covered-table-cell/>
          <table:table-cell office:value-type="float" office:value="15" table:number-columns-spanned="3" table:number-rows-spanned="1">
            <text:p>1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17727575251466" table:number-columns-spanned="2" table:number-rows-spanned="1">
            <text:p>1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470910301005864" table:number-columns-spanned="2" table:number-rows-spanned="1">
            <text:p>0.47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ต.ค. 2568 ถึง 31 ต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470910301005864" table:number-columns-spanned="2" table:number-rows-spanned="1">
            <text:p>0.4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5">
            <text:p>5</text:p>
          </table:table-cell>
          <table:table-cell office:value-type="float" office:value="5" table:number-columns-spanned="2" table:number-rows-spanned="1">
            <text:p>5</text:p>
          </table:table-cell>
          <table:covered-table-cell/>
          <table:table-cell office:value-type="float" office:value="5" table:number-columns-spanned="3" table:number-rows-spanned="1">
            <text:p>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9242525083822" table:number-columns-spanned="2" table:number-rows-spanned="1">
            <text:p>0.3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5">
            <text:p>5</text:p>
          </table:table-cell>
          <table:table-cell office:value-type="float" office:value="5" table:number-columns-spanned="2" table:number-rows-spanned="1">
            <text:p>5</text:p>
          </table:table-cell>
          <table:covered-table-cell/>
          <table:table-cell office:value-type="float" office:value="5" table:number-columns-spanned="3" table:number-rows-spanned="1">
            <text:p>5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39242525083822" table:number-columns-spanned="2" table:number-rows-spanned="1">
            <text:p>0.39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72">
            <text:p>72</text:p>
          </table:table-cell>
          <table:table-cell office:value-type="float" office:value="71" table:number-columns-spanned="2" table:number-rows-spanned="1">
            <text:p>71</text:p>
          </table:table-cell>
          <table:covered-table-cell/>
          <table:table-cell office:value-type="float" office:value="71" table:number-columns-spanned="3" table:number-rows-spanned="1">
            <text:p>7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98.6111111111111">
            <text:p>98.61</text:p>
          </table:table-cell>
          <table:table-cell office:value-type="float" office:value="5.65092361207037" table:number-columns-spanned="2" table:number-rows-spanned="1">
            <text:p>5.6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ต.ค. 2568 ถึง 31 ต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10">
            <text:p>10</text:p>
          </table:table-cell>
          <table:table-cell office:value-type="float" office:value="9" table:number-columns-spanned="2" table:number-rows-spanned="1">
            <text:p>9</text:p>
          </table:table-cell>
          <table:covered-table-cell/>
          <table:table-cell office:value-type="float" office:value="9" table:number-columns-spanned="3" table:number-rows-spanned="1">
            <text:p>9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90">
            <text:p>90</text:p>
          </table:table-cell>
          <table:table-cell office:value-type="float" office:value="0.784850501676441" table:number-columns-spanned="2" table:number-rows-spanned="1">
            <text:p>0.7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28">
            <text:p>28</text:p>
          </table:table-cell>
          <table:table-cell office:value-type="float" office:value="28" table:number-columns-spanned="2" table:number-rows-spanned="1">
            <text:p>28</text:p>
          </table:table-cell>
          <table:covered-table-cell/>
          <table:table-cell office:value-type="float" office:value="28" table:number-columns-spanned="3" table:number-rows-spanned="1">
            <text:p>28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2.19758140469403" table:number-columns-spanned="2" table:number-rows-spanned="1">
            <text:p>2.2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34">
            <text:p>34</text:p>
          </table:table-cell>
          <table:table-cell office:value-type="float" office:value="34" table:number-columns-spanned="2" table:number-rows-spanned="1">
            <text:p>34</text:p>
          </table:table-cell>
          <table:covered-table-cell/>
          <table:table-cell office:value-type="float" office:value="34" table:number-columns-spanned="3" table:number-rows-spanned="1">
            <text:p>34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2.6684917056999" table:number-columns-spanned="2" table:number-rows-spanned="1">
            <text:p>2.6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24">
            <text:p>124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20" table:number-columns-spanned="3" table:number-rows-spanned="1">
            <text:p>120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42">
            <text:p>142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33" table:number-columns-spanned="3" table:number-rows-spanned="1">
            <text:p>133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ท. วสันต์ ประทุมภักดิ์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09 มิ.ย. 2569 13:57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9">09/06/2026</text:date>, <text:time>14:30:40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